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jpeg" manifest:full-path="Pictures/10000000000001860000027F7760A6E9.jpg"/>
  <manifest:file-entry manifest:media-type="text/xml" manifest:full-path="meta.xml"/>
  <manifest:file-entry manifest:media-type="text/xml" manifest:full-path="settings.xml"/>
  <manifest:file-entry manifest:media-type="text/xml" manifest:full-path="content.xml"/>
  <manifest:file-entry manifest:media-type="image/png" manifest:full-path="Thumbnails/thumbnail.png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ebdings" svg:font-family="Webdings" style:font-family-generic="roman" style:font-pitch="variable" style:font-charset="x-symbol"/>
    <style:font-face style:name="MS Mincho" svg:font-family="'MS Mincho'" style:font-pitch="variable"/>
    <style:font-face style:name="Times New Roman" svg:font-family="'Times New Roman'" style:font-family-generic="roman" style:font-pitch="variable"/>
    <style:font-face style:name="Albertus Extra Bold (W1)" svg:font-family="'Albertus Extra Bold (W1)', Arial" style:font-family-generic="swiss" style:font-pitch="variable"/>
    <style:font-face style:name="Arial" svg:font-family="Arial" style:font-family-generic="swiss" style:font-pitch="variable"/>
    <style:font-face style:name="Myriad Pro" svg:font-family="'Myriad Pro', 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P1" style:family="paragraph" style:parent-style-name="Standard">
      <style:paragraph-properties fo:margin-left="0.199cm" fo:margin-right="0cm" fo:text-indent="0cm" style:auto-text-indent="false"/>
    </style:style>
    <style:style style:name="P2" style:family="paragraph" style:parent-style-name="Standard">
      <style:paragraph-properties fo:margin-left="0.199cm" fo:margin-right="0cm" fo:text-indent="0cm" style:auto-text-indent="false">
        <style:tab-stops>
          <style:tab-stop style:position="0.635cm" style:leader-style="dotted" style:leader-text="."/>
        </style:tab-stops>
      </style:paragraph-properties>
    </style:style>
    <style:style style:name="P3" style:family="paragraph" style:parent-style-name="Standard">
      <style:paragraph-properties fo:margin-left="0.199cm" fo:margin-right="0cm" fo:text-indent="0cm" style:auto-text-indent="false"/>
      <style:text-properties style:font-name="Myriad Pro" fo:font-size="13pt" style:font-size-asian="13pt" style:font-name-complex="Myriad Pro"/>
    </style:style>
    <style:style style:name="P4" style:family="paragraph" style:parent-style-name="Standard">
      <style:paragraph-properties fo:margin-left="0.199cm" fo:margin-right="0cm" fo:line-height="0.459cm" fo:text-indent="0cm" style:auto-text-indent="false">
        <style:tab-stops>
          <style:tab-stop style:position="0.635cm" style:leader-style="dotted" style:leader-text="."/>
        </style:tab-stops>
      </style:paragraph-properties>
    </style:style>
    <style:style style:name="P5" style:family="paragraph" style:parent-style-name="Standard">
      <style:paragraph-properties fo:margin-left="0.199cm" fo:margin-right="0cm" fo:text-align="justify" style:justify-single-word="false" fo:text-indent="0cm" style:auto-text-indent="false">
        <style:tab-stops>
          <style:tab-stop style:position="0.635cm" style:leader-style="dotted" style:leader-text="."/>
        </style:tab-stops>
      </style:paragraph-properties>
    </style:style>
    <style:style style:name="P6" style:family="paragraph" style:parent-style-name="Standard">
      <style:paragraph-properties fo:margin-left="0.199cm" fo:margin-right="0cm" fo:text-indent="0cm" style:auto-text-indent="false">
        <style:tab-stops>
          <style:tab-stop style:position="0.33cm" style:leader-style="dotted" style:leader-text="."/>
          <style:tab-stop style:position="1.917cm"/>
          <style:tab-stop style:position="6.548cm" style:type="right"/>
          <style:tab-stop style:position="6.911cm"/>
          <style:tab-stop style:position="10.947cm" style:type="right"/>
        </style:tab-stops>
      </style:paragraph-properties>
    </style:style>
    <style:style style:name="P7" style:family="paragraph" style:parent-style-name="Standard">
      <style:paragraph-properties fo:margin-left="0.199cm" fo:margin-right="0cm" fo:text-indent="0cm" style:auto-text-indent="false">
        <style:tab-stops>
          <style:tab-stop style:position="0.33cm"/>
          <style:tab-stop style:position="1.917cm"/>
          <style:tab-stop style:position="6.548cm" style:type="right"/>
          <style:tab-stop style:position="6.911cm"/>
          <style:tab-stop style:position="10.947cm" style:type="right"/>
        </style:tab-stops>
      </style:paragraph-properties>
    </style:style>
    <style:style style:name="P8" style:family="paragraph" style:parent-style-name="Standard">
      <style:paragraph-properties fo:margin-left="0.199cm" fo:margin-right="0cm" fo:text-indent="0cm" style:auto-text-indent="false"/>
      <style:text-properties style:text-position="-20% 100%"/>
    </style:style>
    <style:style style:name="P9" style:family="paragraph" style:parent-style-name="Standard">
      <style:paragraph-properties fo:margin-left="0.199cm" fo:margin-right="0cm" fo:text-indent="0cm" style:auto-text-indent="false"/>
      <style:text-properties style:text-position="-20% 100%" style:font-name="Myriad Pro" fo:font-size="13pt" style:font-size-asian="13pt" style:font-name-complex="Myriad Pro"/>
    </style:style>
    <style:style style:name="P10" style:family="paragraph" style:parent-style-name="Standard">
      <style:paragraph-properties fo:margin-left="0.199cm" fo:margin-right="0cm" fo:margin-top="0cm" fo:margin-bottom="0.199cm" fo:text-indent="0cm" style:auto-text-indent="false">
        <style:tab-stops>
          <style:tab-stop style:position="0.635cm" style:leader-style="dotted" style:leader-text="."/>
        </style:tab-stops>
      </style:paragraph-properties>
    </style:style>
    <style:style style:name="P11" style:family="paragraph" style:parent-style-name="Standard">
      <style:paragraph-properties fo:margin-left="0.199cm" fo:margin-right="0cm" fo:margin-top="0cm" fo:margin-bottom="0.199cm" fo:text-indent="0cm" style:auto-text-indent="false">
        <style:tab-stops>
          <style:tab-stop style:position="0.635cm" style:leader-style="dotted" style:leader-text="."/>
        </style:tab-stops>
      </style:paragraph-properties>
      <style:text-properties fo:color="#ff0000"/>
    </style:style>
    <style:style style:name="P12" style:family="paragraph" style:parent-style-name="Standard">
      <style:paragraph-properties fo:margin-left="0.199cm" fo:margin-right="0cm" fo:margin-top="0cm" fo:margin-bottom="0.199cm" fo:line-height="0.035cm" fo:text-indent="0cm" style:auto-text-indent="false">
        <style:tab-stops>
          <style:tab-stop style:position="0.635cm" style:leader-style="dotted" style:leader-text="."/>
        </style:tab-stops>
      </style:paragraph-properties>
    </style:style>
    <style:style style:name="P13" style:family="paragraph" style:parent-style-name="Standard">
      <style:paragraph-properties fo:margin-left="0.199cm" fo:margin-right="0cm" fo:margin-top="0cm" fo:margin-bottom="0.199cm" fo:text-indent="0cm" style:auto-text-indent="false">
        <style:tab-stops>
          <style:tab-stop style:position="0.688cm" style:leader-style="dotted" style:leader-text="."/>
        </style:tab-stops>
      </style:paragraph-properties>
    </style:style>
    <style:style style:name="P14" style:family="paragraph" style:parent-style-name="Standard">
      <style:paragraph-properties fo:margin-left="0.199cm" fo:margin-right="0cm" fo:margin-top="0cm" fo:margin-bottom="0.199cm" fo:text-indent="0cm" style:auto-text-indent="false">
        <style:tab-stops>
          <style:tab-stop style:position="0.635cm" style:leader-style="dotted" style:leader-text="."/>
        </style:tab-stops>
      </style:paragraph-properties>
      <style:text-properties style:font-name="Myriad Pro" style:font-name-complex="Myriad Pro"/>
    </style:style>
    <style:style style:name="P15" style:family="paragraph" style:parent-style-name="Standard">
      <style:paragraph-properties fo:margin-left="0.199cm" fo:margin-right="0cm" fo:margin-top="0cm" fo:margin-bottom="0.199cm" fo:text-indent="0cm" style:auto-text-indent="false">
        <style:tab-stops>
          <style:tab-stop style:position="0.635cm" style:leader-style="dotted" style:leader-text="."/>
        </style:tab-stops>
      </style:paragraph-properties>
      <style:text-properties style:text-position="8% 100%"/>
    </style:style>
    <style:style style:name="P16" style:family="paragraph" style:parent-style-name="Standard">
      <style:paragraph-properties fo:margin-left="0.199cm" fo:margin-right="0cm" fo:margin-top="0cm" fo:margin-bottom="0.15cm" fo:line-height="0.035cm" fo:text-indent="0cm" style:auto-text-indent="false">
        <style:tab-stops>
          <style:tab-stop style:position="0.635cm" style:leader-style="dotted" style:leader-text="."/>
        </style:tab-stops>
      </style:paragraph-properties>
    </style:style>
    <style:style style:name="P17" style:family="paragraph" style:parent-style-name="Standard">
      <style:paragraph-properties fo:margin-left="0.199cm" fo:margin-right="0cm" fo:margin-top="0cm" fo:margin-bottom="0.15cm" fo:text-indent="0cm" style:auto-text-indent="false">
        <style:tab-stops>
          <style:tab-stop style:position="0.635cm" style:leader-style="dotted" style:leader-text="."/>
        </style:tab-stops>
      </style:paragraph-properties>
    </style:style>
    <style:style style:name="P18" style:family="paragraph" style:parent-style-name="Standard">
      <style:paragraph-properties fo:margin-left="0.199cm" fo:margin-right="0cm" fo:margin-top="0cm" fo:margin-bottom="0.15cm" fo:text-indent="0cm" style:auto-text-indent="false">
        <style:tab-stops>
          <style:tab-stop style:position="0.635cm" style:leader-style="dotted" style:leader-text="."/>
        </style:tab-stops>
      </style:paragraph-properties>
      <style:text-properties fo:font-weight="bold" style:font-weight-asian="bold"/>
    </style:style>
    <style:style style:name="P19" style:family="paragraph" style:parent-style-name="Standard">
      <style:paragraph-properties fo:margin-left="0.199cm" fo:margin-right="0cm" fo:margin-top="0cm" fo:margin-bottom="0.3cm" fo:text-indent="0cm" style:auto-text-indent="false">
        <style:tab-stops>
          <style:tab-stop style:position="0.635cm" style:leader-style="dotted" style:leader-text="."/>
        </style:tab-stops>
      </style:paragraph-properties>
    </style:style>
    <style:style style:name="P20" style:family="paragraph" style:parent-style-name="Standard">
      <style:paragraph-properties fo:margin-left="0.199cm" fo:margin-right="0cm" fo:margin-top="0.199cm" fo:margin-bottom="0cm" fo:text-indent="0cm" style:auto-text-indent="false"/>
    </style:style>
    <style:style style:name="P21" style:family="paragraph" style:parent-style-name="Standard" style:master-page-name="Standard">
      <style:paragraph-properties style:page-number="auto"/>
    </style:style>
    <style:style style:name="P22" style:family="paragraph" style:parent-style-name="Heading_20_2">
      <style:paragraph-properties>
        <style:tab-stops>
          <style:tab-stop style:position="0cm"/>
        </style:tab-stops>
      </style:paragraph-properties>
    </style:style>
    <style:style style:name="P23" style:family="paragraph" style:parent-style-name="Heading_20_1">
      <style:paragraph-properties>
        <style:tab-stops>
          <style:tab-stop style:position="0cm"/>
        </style:tab-stops>
      </style:paragraph-properties>
      <style:text-properties fo:color="#ff0000"/>
    </style:style>
    <style:style style:name="T1" style:family="text">
      <style:text-properties fo:text-transform="uppercase" fo:color="#ff0000" style:font-name="Myriad Pro" fo:font-size="18pt" fo:font-weight="bold" style:font-size-asian="18pt" style:font-weight-asian="bold" style:font-name-complex="Myriad Pro"/>
    </style:style>
    <style:style style:name="T2" style:family="text">
      <style:text-properties fo:text-transform="uppercase" fo:color="#ff0000" fo:font-weight="bold" style:font-weight-asian="bold"/>
    </style:style>
    <style:style style:name="T3" style:family="text">
      <style:text-properties fo:font-weight="bold" style:font-weight-asian="bold"/>
    </style:style>
    <style:style style:name="T4" style:family="text">
      <style:text-properties style:font-name="Myriad Pro" style:font-name-asian="Myriad Pro" style:font-name-complex="Myriad Pro"/>
    </style:style>
    <style:style style:name="T5" style:family="text">
      <style:text-properties style:font-name="Myriad Pro" fo:font-size="10pt" fo:font-style="italic" fo:font-weight="bold" style:font-size-asian="10pt" style:font-style-asian="italic" style:font-weight-asian="bold" style:font-name-complex="Myriad Pro"/>
    </style:style>
    <style:style style:name="T6" style:family="text">
      <style:text-properties style:font-name="Myriad Pro" style:font-name-complex="Myriad Pro"/>
    </style:style>
    <style:style style:name="T7" style:family="text">
      <style:text-properties style:font-name="Myriad Pro" fo:font-size="13pt" fo:font-weight="bold" style:font-size-asian="13pt" style:font-weight-asian="bold" style:font-name-complex="Myriad Pro"/>
    </style:style>
    <style:style style:name="T8" style:family="text">
      <style:text-properties style:font-name="Myriad Pro" fo:font-size="13pt" style:font-size-asian="13pt" style:font-name-complex="Myriad Pro"/>
    </style:style>
    <style:style style:name="T9" style:family="text">
      <style:text-properties style:font-name="Myriad Pro" fo:font-size="13pt" fo:font-weight="normal" style:font-size-asian="13pt" style:font-weight-asian="normal" style:font-name-complex="Myriad Pro" style:font-weight-complex="normal"/>
    </style:style>
    <style:style style:name="T10" style:family="text">
      <style:text-properties fo:color="#ff0000" style:text-position="8% 100%"/>
    </style:style>
    <style:style style:name="T11" style:family="text">
      <style:text-properties fo:color="#ff0000" style:text-position="8% 100%" style:font-name="Webdings" fo:font-size="10pt" fo:font-weight="bold" style:font-name-asian="Webdings" style:font-size-asian="10pt" style:font-weight-asian="bold" style:font-name-complex="Webdings"/>
    </style:style>
    <style:style style:name="T12" style:family="text">
      <style:text-properties fo:color="#ff0000" style:text-position="8% 100%" style:font-name="Webdings" fo:font-size="10pt" fo:font-weight="bold" style:font-size-asian="10pt" style:font-weight-asian="bold" style:font-name-complex="Webdings"/>
    </style:style>
    <style:style style:name="T13" style:family="text">
      <style:text-properties fo:color="#ff0000" style:text-position="8% 100%" style:font-name="Webdings" fo:font-size="10pt" style:font-name-asian="Webdings" style:font-size-asian="10pt" style:font-name-complex="Webdings"/>
    </style:style>
    <style:style style:name="T14" style:family="text">
      <style:text-properties fo:color="#ff0000" style:text-position="8% 100%" style:font-name-asian="Arial" style:font-name-complex="Arial"/>
    </style:style>
    <style:style style:name="T15" style:family="text">
      <style:text-properties fo:color="#ff0000" style:text-position="8% 100%" style:font-name="Myriad Pro" style:font-name-asian="Myriad Pro" style:font-name-complex="Myriad Pro"/>
    </style:style>
    <style:style style:name="T16" style:family="text">
      <style:text-properties fo:color="#ff0000" style:text-position="8% 100%" style:font-name="Myriad Pro" style:font-name-complex="Myriad Pro"/>
    </style:style>
    <style:style style:name="T17" style:family="text">
      <style:text-properties fo:color="#ff0000" style:font-name="Webdings" fo:font-size="10pt" fo:font-weight="bold" style:font-name-asian="Webdings" style:font-size-asian="10pt" style:font-weight-asian="bold" style:font-name-complex="Webdings"/>
    </style:style>
    <style:style style:name="T18" style:family="text">
      <style:text-properties fo:color="#ff0000" fo:font-size="14pt" fo:font-weight="bold" style:font-size-asian="14pt" style:font-weight-asian="bold"/>
    </style:style>
    <style:style style:name="T19" style:family="text">
      <style:text-properties style:font-name-asian="Myriad Pro"/>
    </style:style>
    <style:style style:name="T20" style:family="text">
      <style:text-properties style:text-position="8% 100%"/>
    </style:style>
    <style:style style:name="T21" style:family="text">
      <style:text-properties style:text-position="8% 100%" style:font-name-asian="Arial" style:font-name-complex="Arial"/>
    </style:style>
    <style:style style:name="T22" style:family="text">
      <style:text-properties style:text-position="8% 100%" style:font-name="Myriad Pro" style:font-name-complex="Myriad Pro"/>
    </style:style>
    <style:style style:name="T23" style:family="text">
      <style:text-properties style:text-position="8% 100%" fo:font-size="10pt" style:font-size-asian="10pt"/>
    </style:style>
    <style:style style:name="T24" style:family="text">
      <style:text-properties fo:font-size="10pt" style:font-size-asian="10pt"/>
    </style:style>
    <style:style style:name="T25" style:family="text">
      <style:text-properties style:font-name-asian="Arial" style:font-name-complex="Arial"/>
    </style:style>
    <style:style style:name="T26" style:family="text">
      <style:text-properties fo:color="#800000"/>
    </style:style>
    <style:style style:name="T27" style:family="text">
      <style:text-properties fo:color="#800000" style:font-name="Myriad Pro" style:font-name-complex="Myriad Pro"/>
    </style:style>
    <style:style style:name="T28" style:family="text">
      <style:text-properties fo:color="#800000" style:font-name="Myriad Pro" fo:font-weight="bold" style:font-weight-asian="bold" style:font-name-complex="Myriad Pro"/>
    </style:style>
    <style:style style:name="T29" style:family="text">
      <style:text-properties fo:color="#800000" style:text-position="8% 100%" style:font-name="Webdings" fo:font-size="10pt" style:font-size-asian="10pt" style:font-name-complex="Webdings"/>
    </style:style>
    <style:style style:name="T30" style:family="text">
      <style:text-properties fo:color="#800000" style:text-position="8% 100%" style:font-name="Webdings" fo:font-size="10pt" style:font-name-asian="Webdings" style:font-size-asian="10pt" style:font-name-complex="Webdings"/>
    </style:style>
    <style:style style:name="T31" style:family="text">
      <style:text-properties fo:color="#800000" style:text-position="8% 100%" style:font-name="Myriad Pro" style:font-name-asian="Myriad Pro" style:font-name-complex="Myriad Pro"/>
    </style:style>
    <style:style style:name="T32" style:family="text">
      <style:text-properties fo:font-style="italic" style:font-style-asian="italic"/>
    </style:style>
    <style:style style:name="T33" style:family="text">
      <style:text-properties style:text-position="16% 100%" style:font-name="Myriad Pro" style:font-name-asian="Myriad Pro" style:font-name-complex="Myriad Pro"/>
    </style:style>
    <style:style style:name="T34" style:family="text">
      <style:text-properties fo:font-variant="small-caps" style:font-name="Myriad Pro" style:font-name-complex="Myriad Pro"/>
    </style:style>
    <style:style style:name="T35" style:family="text">
      <style:text-properties style:text-position="-62% 100%" style:font-name="Myriad Pro" style:font-name-complex="Myriad Pro"/>
    </style:style>
    <style:style style:name="T36" style:family="text">
      <style:text-properties style:text-position="-58% 100%" fo:font-size="13pt" style:font-size-asian="13pt"/>
    </style:style>
    <style:style style:name="T37" style:family="text">
      <style:text-properties fo:font-size="13pt" style:font-size-asian="13pt"/>
    </style:style>
    <style:style style:name="T38" style:family="text">
      <style:text-properties style:text-position="-20% 100%"/>
    </style:style>
    <style:style style:name="T39" style:family="text">
      <style:text-properties style:text-position="-20% 100%" style:font-name="Myriad Pro" fo:font-size="13pt" style:font-size-asian="13pt" style:font-name-complex="Myriad Pro"/>
    </style:style>
    <style:style style:name="T40" style:family="text">
      <style:text-properties style:text-position="-20% 100%" style:font-name="Myriad Pro" style:font-name-complex="Myriad Pro"/>
    </style:style>
    <style:style style:name="T41" style:family="text">
      <style:text-properties style:text-position="0% 100%"/>
    </style:style>
    <style:style style:name="T42" style:family="text">
      <style:text-properties fo:font-weight="normal" style:font-weight-asian="normal" style:font-weight-complex="normal"/>
    </style:style>
    <style:style style:name="T43" style:family="text">
      <style:text-properties style:text-position="-79% 100%" style:font-name="Myriad Pro" fo:font-size="13pt" style:font-name-asian="Myriad Pro" style:font-size-asian="13pt" style:font-name-complex="Myriad Pro"/>
    </style:style>
    <style:style style:name="fr1" style:family="graphic" style:parent-style-name="Frame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background-color="#ffffff" style:background-transparency="0%" fo:padding-left="0.333cm" fo:padding-right="0.333cm" fo:padding-top="0.206cm" fo:padding-bottom="0.206cm" fo:border="none">
        <style:background-image/>
      </style:graphic-properties>
    </style:style>
    <style:style style:name="fr2" style:family="graphic" style:parent-style-name="Frame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background-color="#ffffff" style:background-transparency="100%" fo:padding-left="0.333cm" fo:padding-right="0.333cm" fo:padding-top="0.206cm" fo:padding-bottom="0.206cm" fo:border="none">
        <style:background-image/>
      </style:graphic-properties>
    </style:style>
    <style:style style:name="fr3" style:family="graphic" style:parent-style-name="Frame">
      <style:graphic-properties fo:margin-left="0.319cm" fo:margin-right="0.319cm" style:wrap="run-through" style:number-wrapped-paragraphs="no-limit" style:vertical-pos="from-top" style:vertical-rel="page" style:horizontal-pos="from-left" style:horizontal-rel="page" fo:background-color="#ffffff" style:background-transparency="0%" fo:padding="0.026cm" fo:border="none">
        <style:background-image/>
      </style:graphic-properties>
    </style:style>
    <style:style style:name="fr4" style:family="graphic" style:parent-style-name="Graphics">
      <style:graphic-properties style:wrap="dynamic" style:number-wrapped-paragraphs="no-limit" style:wrap-contour="false" style:vertical-pos="from-top" style:vertical-rel="page" style:horizontal-pos="from-left" style:horizontal-rel="page" fo:background-color="#ffffff" style:background-transparency="0%" fo:padding="0.026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1"><draw:frame draw:style-name="fr4" draw:name="images1" text:anchor-type="char" svg:x="2.168cm" svg:y="1.296cm" svg:width="2.859cm" svg:height="4.687cm" draw:z-index="3"><draw:image xlink:href="Pictures/10000000000001860000027F7760A6E9.jpg" xlink:type="simple" xlink:show="embed" xlink:actuate="onLoad"/></draw:frame><draw:frame draw:style-name="fr1" draw:name="Cadre1" text:anchor-type="char" svg:x="-3.639cm" svg:y="6.128cm" svg:width="8.513cm" svg:height="19.119cm" draw:z-index="0"><draw:text-box><text:p text:style-name="P10"><text:span text:style-name="Normal1"><text:span text:style-name="T1">Section</text:span></text:span><text:span text:style-name="Normal1"><text:span text:style-name="T2"> : </text:span></text:span></text:p><text:p text:style-name="P11"><text:span text:style-name="Normal1"><text:span text:style-name="T4">CENTRALE</text:span></text:span></text:p><text:p text:style-name="P10"/><text:p text:style-name="P10"><text:span text:style-name="Normal1"><text:span text:style-name="T11"></text:span></text:span><text:span text:style-name="Normal1"><text:span text:style-name="T14"> </text:span></text:span><text:span text:style-name="Normal1"><text:span text:style-name="T15"><text:s text:c="2"/></text:span></text:span><text:span text:style-name="Normal1"><text:span text:style-name="T21"><text:s text:c="2"/></text:span></text:span><text:span text:style-name="Normal1">Actif <text:s text:c="10"/></text:span><text:span text:style-name="Normal1"><text:span text:style-name="T12"></text:span></text:span><text:span text:style-name="Normal1"><text:span text:style-name="T10"> </text:span></text:span><text:span text:style-name="Normal1"><text:span text:style-name="T16"><text:s/></text:span></text:span><text:span text:style-name="Normal1"><text:span text:style-name="T20"><text:s text:c="3"/></text:span></text:span><text:span text:style-name="Normal1">Stagiaire</text:span><text:span text:style-name="Normal1"><text:span text:style-name="T20"> <text:s/></text:span></text:span></text:p><text:p text:style-name="P10"><text:span text:style-name="Normal1"><text:span text:style-name="T11"></text:span></text:span><text:span text:style-name="Normal1"><text:span text:style-name="T14"> </text:span></text:span><text:span text:style-name="Normal1"><text:span text:style-name="T15"><text:s/></text:span></text:span><text:span text:style-name="Normal1"><text:span text:style-name="T21"><text:s text:c="3"/></text:span></text:span><text:span text:style-name="Normal1">Retraité</text:span><text:span text:style-name="Normal1"><text:span text:style-name="T20"> </text:span></text:span></text:p><text:p text:style-name="P12"/><text:p text:style-name="P16"/><text:p text:style-name="P17"/><text:p text:style-name="P17"><text:span text:style-name="Normal1"><text:span text:style-name="T28">Je souhaite m’abonner à :</text:span></text:span></text:p><text:p text:style-name="P13"><text:span text:style-name="Normal1"><text:span text:style-name="T11"></text:span></text:span><text:span text:style-name="Normal1"><text:span text:style-name="T14"> </text:span></text:span><text:span text:style-name="Normal1"><text:span text:style-name="T15"><text:s/></text:span></text:span><text:span text:style-name="Normal1"><text:span text:style-name="T21"><text:s text:c="3"/></text:span></text:span><text:span text:style-name="Normal1"><text:span text:style-name="T32">la Nouvelle Vie Ouvrière</text:span></text:span></text:p><text:p text:style-name="P12"/><text:p text:style-name="P17"/><text:p text:style-name="P17"><text:span text:style-name="Normal1"><text:span text:style-name="T5">Facultatif</text:span></text:span></text:p><text:p text:style-name="P18"><text:span text:style-name="Normal1"><text:span text:style-name="T27">&gt; Pour les agents A et A+</text:span></text:span></text:p><text:p text:style-name="P2"><text:span text:style-name="Normal1"><text:span text:style-name="T6">Adhésion à l’UGICT </text:span></text:span></text:p><text:p text:style-name="P14"><text:span text:style-name="Normal1">(secteur Cadres &amp; Techniciens)</text:span></text:p><text:p text:style-name="P10"><text:span text:style-name="Normal1"><text:span text:style-name="T11"></text:span></text:span><text:span text:style-name="Normal1"><text:span text:style-name="T14"> </text:span></text:span><text:span text:style-name="Normal1"><text:span text:style-name="T33"><text:s/></text:span></text:span><text:span text:style-name="Normal1"><text:span text:style-name="T21"><text:s text:c="3"/></text:span></text:span><text:span text:style-name="Normal1"><text:span text:style-name="T20">OUI <text:tab/></text:span></text:span><text:span text:style-name="Normal1"><text:span text:style-name="T12"></text:span></text:span><text:span text:style-name="Normal1"><text:span text:style-name="T10"> </text:span></text:span><text:span text:style-name="Normal1"><text:span text:style-name="T22"><text:s text:c="4"/>NON</text:span></text:span></text:p><text:p text:style-name="P10"><text:span text:style-name="Normal1"><text:span text:style-name="T23">L’a</text:span></text:span><text:span text:style-name="Normal1"><text:span text:style-name="T20">dhésion à l’Ugict n’entraîne pas de cotisation supplémentaire.</text:span></text:span></text:p><text:p text:style-name="P15"><text:span text:style-name="Normal1"><text:span text:style-name="T6">La revue « Option » est adressée à chaque adhérent à l’UGICT.</text:span></text:span></text:p><text:p text:style-name="P4"/><text:p text:style-name="P19"/><text:p text:style-name="P19"><text:span text:style-name="Normal1"><text:span text:style-name="T34">Reservé à la section</text:span></text:span></text:p><text:p text:style-name="P2"><text:span text:style-name="Normal1">Saisie </text:span><text:span text:style-name="Normal1"><text:span text:style-name="T18">C</text:span></text:span><text:span text:style-name="Normal1">o</text:span><text:span text:style-name="Normal1"><text:span text:style-name="T18">G</text:span></text:span><text:span text:style-name="Normal1">i</text:span><text:span text:style-name="Normal1"><text:span text:style-name="T18">T</text:span></text:span><text:span text:style-name="Normal1">iel par la section </text:span></text:p><text:p text:style-name="P2"><text:span text:style-name="Normal1"><text:span text:style-name="T35">le : <text:s text:c="3"/></text:span></text:span><text:span text:style-name="Normal1"><text:span text:style-name="T36">…... / ….. / <text:s/>..….</text:span></text:span></text:p><text:p text:style-name="P2"/><text:p text:style-name="P2"><text:span text:style-name="Normal1"><text:span text:style-name="T6">Date de réception au bureau national  le : <text:s/>…… / …… / ……..</text:span></text:span></text:p><text:p text:style-name="P5"/></draw:text-box></draw:frame><draw:frame draw:style-name="fr2" draw:name="Cadre2" text:anchor-type="char" svg:x="5.069cm" svg:y="6.101cm" svg:width="8.853cm" svg:height="19.129cm" draw:z-index="1"><draw:text-box><text:p text:style-name="P6"><text:span text:style-name="Normal1"><text:span text:style-name="T7">NOM</text:span></text:span><text:span text:style-name="Normal1"> : </text:span><text:span text:style-name="Normal1"><text:span text:style-name="T38">...........<text:tab/><text:tab/></text:span></text:span></text:p><text:p text:style-name="P7"><text:span text:style-name="Normal1"><text:span text:style-name="T3">Prénom</text:span></text:span><text:span text:style-name="Normal1"> : ............<text:tab/><text:tab/><text:tab/></text:span></text:p><text:p text:style-name="P1"/><text:p text:style-name="P1"><text:span text:style-name="Normal1"><text:span text:style-name="T7">Date de naissance</text:span></text:span><text:span text:style-name="Normal1"> : <text:s text:c="3"/>/ </text:span><text:span text:style-name="Normal1"><text:span text:style-name="T41">..</text:span></text:span><text:span text:style-name="Normal1"> / <text:s/></text:span><text:span text:style-name="Normal1"><text:span text:style-name="T41">..</text:span></text:span><text:span text:style-name="Normal1"> </text:span></text:p><text:p text:style-name="P1"/><text:p text:style-name="P1"><text:span text:style-name="Normal1"><text:span text:style-name="T7">Catégorie</text:span></text:span><text:span text:style-name="Normal1"> : <text:s/></text:span><text:span text:style-name="Normal1"><text:span text:style-name="T38">....... </text:span></text:span><text:span text:style-name="Normal1"><text:span text:style-name="T3">Grade</text:span></text:span><text:span text:style-name="Normal1"> : <text:s/>...........<text:tab/> <text:s text:c="2"/></text:span><text:span text:style-name="Normal1"><text:span text:style-name="T3">Echelon</text:span></text:span><text:span text:style-name="Normal1"> : <text:s/>............</text:span></text:p><text:p text:style-name="P1"/><text:p text:style-name="P1"><text:span text:style-name="Normal1"><text:span text:style-name="T7">Filière fiscale </text:span></text:span><text:span text:style-name="Normal1"><text:span text:style-name="T29"></text:span></text:span><text:span text:style-name="Normal1"><text:span text:style-name="T7">Filière publique </text:span></text:span><text:span text:style-name="Normal1"><text:span text:style-name="T29"></text:span></text:span></text:p><text:p text:style-name="P1"/><text:p text:style-name="P1"><text:span text:style-name="Normal1"><text:span text:style-name="T7">Adresse administrative :</text:span></text:span><text:span text:style-name="Normal1"> </text:span><text:span text:style-name="Normal1"><text:span text:style-name="T38">.</text:span></text:span></text:p><text:p text:style-name="P1"><text:span text:style-name="Normal1"><text:span text:style-name="T39">...........<text:tab/><text:tab/></text:span></text:span></text:p><text:p text:style-name="P1"><text:span text:style-name="Normal1"><text:span text:style-name="T39">.............<text:tab/><text:tab/></text:span></text:span></text:p><text:p text:style-name="P1"><text:span text:style-name="Normal1"><text:span text:style-name="T39">...............<text:tab/><text:tab/></text:span></text:span></text:p><text:p text:style-name="P8"><text:span text:style-name="Normal1"><text:span text:style-name="T8">................<text:tab/><text:tab/></text:span></text:span></text:p><text:p text:style-name="P3"><text:span text:style-name="Normal1"><text:span text:style-name="T3">Adresse pour l’envoi de la presse :</text:span></text:span></text:p><text:p text:style-name="P20"><text:span text:style-name="Normal1"><text:span text:style-name="T25"><text:s text:c="2"/></text:span></text:span><text:span text:style-name="Normal1"><text:span text:style-name="T30"></text:span></text:span><text:span text:style-name="Normal1"><text:span text:style-name="T31"> <text:s text:c="2"/></text:span></text:span><text:span text:style-name="Normal1"><text:span text:style-name="T37">Adresse administrative :</text:span></text:span></text:p><text:p text:style-name="P20"><text:span text:style-name="Normal1"><text:span text:style-name="T4"><text:s text:c="2"/></text:span></text:span><text:span text:style-name="Normal1"><text:span text:style-name="T30"></text:span></text:span><text:span text:style-name="Normal1"><text:span text:style-name="T31"> <text:s text:c="2"/></text:span></text:span><text:span text:style-name="Normal1"><text:span text:style-name="T37">Adresse personnelle (préciser) : <text:tab/></text:span></text:span></text:p><text:p text:style-name="P20"><text:span text:style-name="Normal1"><text:span text:style-name="T39">.........<text:tab/></text:span></text:span></text:p><text:p text:style-name="P9"><text:span text:style-name="Normal1">.............<text:tab/></text:span></text:p><text:p text:style-name="P1">.............<text:tab/></text:p><text:p text:style-name="P1">...........<text:tab/></text:p><text:p text:style-name="P1"><text:span text:style-name="Normal1"><text:span text:style-name="T7">Tél</text:span></text:span><text:span text:style-name="Normal1">. : </text:span><text:span text:style-name="Normal1"><text:span text:style-name="T42"><text:s/><text:tab/></text:span></text:span><text:span text:style-name="Normal1"><text:span text:style-name="T9">..........</text:span></text:span></text:p><text:p text:style-name="P1"><text:span text:style-name="Normal1"><text:span text:style-name="T3">Mel</text:span></text:span><text:span text:style-name="Normal1"> : <text:s/><text:tab/>...............<text:tab/></text:span><text:span text:style-name="Normal1"><text:span text:style-name="T43"><text:tab/></text:span></text:span></text:p><text:p text:style-name="P1"/><text:p text:style-name="P1"><text:span text:style-name="Normal1"><text:span text:style-name="T7">Date</text:span></text:span><text:span text:style-name="Normal1"> : <text:s text:c="3"/></text:span><text:span text:style-name="Normal1"><text:span text:style-name="T41">..</text:span></text:span><text:span text:style-name="Normal1"> / </text:span><text:span text:style-name="Normal1"><text:span text:style-name="T41">..</text:span></text:span><text:span text:style-name="Normal1"> / <text:s/></text:span><text:span text:style-name="Normal1"><text:span text:style-name="T41">....</text:span></text:span></text:p><text:p text:style-name="P1"/><text:p text:style-name="P1"><text:span text:style-name="Normal1"><text:span text:style-name="T3">Signature</text:span></text:span><text:span text:style-name="Normal1"> :</text:span></text:p><text:p text:style-name="P1"/></draw:text-box></draw:frame><draw:frame draw:style-name="fr3" draw:name="Cadre3" text:anchor-type="char" svg:x="5.17cm" svg:y="1.349cm" svg:width="13.663cm" svg:height="4.546cm" draw:z-index="2"><draw:text-box><text:h text:style-name="P23" text:outline-level="1">Bulletin d’adhésion</text:h><text:h text:style-name="P22" text:outline-level="2"/><text:h text:style-name="P22" text:outline-level="2">Pour un syndicalisme de conquêtes sociales</text:h></draw:text-box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Webdings" svg:font-family="Webdings" style:font-family-generic="roman" style:font-pitch="variable" style:font-charset="x-symbol"/>
    <style:font-face style:name="MS Mincho" svg:font-family="'MS Mincho'" style:font-pitch="variable"/>
    <style:font-face style:name="Times New Roman" svg:font-family="'Times New Roman'" style:font-family-generic="roman" style:font-pitch="variable"/>
    <style:font-face style:name="Albertus Extra Bold (W1)" svg:font-family="'Albertus Extra Bold (W1)', Arial" style:font-family-generic="swiss" style:font-pitch="variable"/>
    <style:font-face style:name="Arial" svg:font-family="Arial" style:font-family-generic="swiss" style:font-pitch="variable"/>
    <style:font-face style:name="Myriad Pro" svg:font-family="'Myriad Pro', 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r" fo:country="FR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Times New Roman" fo:font-size="12pt" fo:language="fr" fo:country="F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0" fo:widows="0" fo:hyphenation-ladder-count="no-limit" fo:background-color="transparent" style:writing-mode="lr-tb">
        <style:background-image/>
      </style:paragraph-properties>
      <style:text-properties style:use-window-font-color="true" style:font-name="Arial" fo:font-size="12pt" fo:language="fr" fo:country="FR" style:font-name-asian="Times New Roman" style:font-size-asian="12pt" style:language-asian="zxx" style:country-asian="none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S Mincho" style:font-size-asian="14pt" style:font-name-complex="Ari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center" style:justify-single-word="false" fo:keep-with-next="always"/>
      <style:text-properties style:font-name="Albertus Extra Bold (W1)" fo:font-size="36pt" style:font-size-asian="36pt" style:font-name-complex="Arial"/>
    </style:style>
    <style:style style:name="Heading_20_2" style:display-name="Heading 2" style:family="paragraph" style:parent-style-name="Standard" style:next-style-name="Standard" style:default-outline-level="2" style:class="text">
      <style:paragraph-properties fo:text-align="center" style:justify-single-word="false" fo:keep-with-next="always"/>
      <style:text-properties fo:font-size="18pt" fo:font-style="italic" style:font-size-asian="18pt" style:font-style-asian="italic" style:font-style-complex="italic"/>
    </style:style>
    <style:style style:name="Répertoire" style:family="paragraph" style:parent-style-name="Standard">
      <style:paragraph-properties text:number-lines="false" text:line-number="0"/>
    </style:style>
    <style:style style:name="Frame_20_contents" style:display-name="Frame contents" style:family="paragraph" style:parent-style-name="Text_20_body" style:class="extra"/>
    <style:style style:name="Absatz-Standardschriftart" style:family="text"/>
    <style:style style:name="Police_20_par_20_défaut" style:display-name="Police par défaut" style:family="text"/>
    <style:style style:name="WW-Absatz-Standardschriftart" style:family="text"/>
    <style:style style:name="WW-Police_20_par_20_défaut" style:display-name="WW-Police par défaut" style:family="text"/>
    <style:style style:name="Normal1" style:family="text">
      <style:text-properties style:font-name="Arial" fo:font-size="12pt" fo:language="fr" fo:country="FR" style:font-size-asian="12pt" style:font-name-complex="Arial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0.743cm" fo:page-height="27.94cm" style:num-format="1" style:print-orientation="portrait" fo:margin-top="1.27cm" fo:margin-bottom="2.54cm" fo:margin-left="3.175cm" fo:margin-right="3.175cm" fo:background-color="#ffffff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 </dc:title>
    <meta:initial-creator>drider</meta:initial-creator>
    <meta:creation-date>2010-09-22T14:08:00</meta:creation-date>
    <dc:creator>fsabloniere</dc:creator>
    <dc:date>2013-03-14T15:57:00</dc:date>
    <meta:print-date>2010-09-22T15:06:00</meta:print-date>
    <meta:editing-cycles>2</meta:editing-cycles>
    <meta:editing-duration>PT8M</meta:editing-duration>
    <meta:document-statistic meta:table-count="0" meta:image-count="1" meta:object-count="0" meta:page-count="1" meta:paragraph-count="40" meta:word-count="168" meta:character-count="1058" meta:non-whitespace-character-count="837"/>
    <meta:generator>LibreOffice/3.5$Windows_x86 LibreOffice_project/165a79a-7059095-e13bb37-fef39a4-9503d18</meta:generator>
    <meta:user-defined meta:name="Info 1"/>
    <meta:user-defined meta:name="Info 2"/>
    <meta:user-defined meta:name="Info 3"/>
    <meta:user-defined meta:name="Info 4"/>
  </office:meta>
</office:document-meta>
</file>