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1.499cm" loext:contextual-spacing="false" fo:text-align="center" style:justify-single-word="false"/>
      <style:text-properties fo:font-size="16pt" fo:font-weight="bold" officeooo:rsid="000c4b65" officeooo:paragraph-rsid="000c4b65" style:font-size-asian="16pt" style:font-weight-asian="bold" style:font-size-complex="16pt" style:font-weight-complex="bold"/>
    </style:style>
    <style:style style:name="P2" style:family="paragraph" style:parent-style-name="Standard" style:list-style-name="L1">
      <style:paragraph-properties fo:margin-top="0.3cm" fo:margin-bottom="0cm" loext:contextual-spacing="false" fo:text-align="justify" style:justify-single-word="false"/>
      <style:text-properties fo:font-size="14pt" officeooo:paragraph-rsid="000c4b65" style:font-size-asian="14pt" style:font-size-complex="14pt"/>
    </style:style>
    <style:style style:name="P3" style:family="paragraph" style:parent-style-name="Standard" style:list-style-name="L1">
      <style:paragraph-properties fo:margin-top="0.3cm" fo:margin-bottom="0cm" loext:contextual-spacing="false" fo:text-align="justify" style:justify-single-word="false"/>
      <style:text-properties fo:font-size="14pt" officeooo:rsid="000e60f6" officeooo:paragraph-rsid="000e60f6" style:font-size-asian="14pt" style:font-size-complex="14pt"/>
    </style:style>
    <style:style style:name="P4" style:family="paragraph" style:parent-style-name="Standard" style:list-style-name="L1">
      <style:paragraph-properties fo:margin-top="0.3cm" fo:margin-bottom="0cm" loext:contextual-spacing="false" fo:text-align="justify" style:justify-single-word="false"/>
      <style:text-properties fo:font-size="14pt" officeooo:rsid="000fa611" officeooo:paragraph-rsid="000fa611" style:font-size-asian="14pt" style:font-size-complex="14pt"/>
    </style:style>
    <style:style style:name="T1" style:family="text">
      <style:text-properties officeooo:rsid="000c4b65"/>
    </style:style>
    <style:style style:name="T2" style:family="text">
      <style:text-properties officeooo:rsid="000fa611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Relevé de conclusion de la CE du 15 janvier 2016</text:p>
      <text:list xml:id="list6626132276336942332" text:style-name="L1">
        <text:list-item>
          <text:p text:style-name="P2"><text:span text:style-name="T1">adoption à l'unanimité d'une motion de soutien aux salariés de Goodyear condamnés alors même que les dirigeants avaient retiré leurs plaintes</text:span></text:p>
        </text:list-item>
        <text:list-item>
          <text:p text:style-name="P3">Jacques GOBILLOT et François MORIN assisteront au prochain collectif IDF pour porter un questionnement sur le rôle, la place et le mode de fonctionnement du collectif IDF <text:span text:style-name="T2">le 29 janvier 2016</text:span></text:p>
        </text:list-item>
        <text:list-item>
          <text:p text:style-name="P4">Jacques GOBILLOT assistera au collectif Gestion publique le 22 janvier 2016</text:p>
        </text:list-item>
        <text:list-item>
          <text:p text:style-name="P4">François MORIN et Violette BARAN assisteront au collectif Informatique prévue entre le 28 janvier et le 4 février 2016</text:p>
          <text:p text:style-name="P2"/>
          <text:p text:style-name="P2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1-15T14:28:14.554000000</meta:creation-date>
    <dc:date>2016-01-15T15:38:40.951000000</dc:date>
    <meta:editing-duration>PT1H10M30S</meta:editing-duration>
    <meta:editing-cycles>4</meta:editing-cycles>
    <meta:generator>LibreOffice/5.0.4.2$Windows_x86 LibreOffice_project/2b9802c1994aa0b7dc6079e128979269cf95bc78</meta:generator>
    <meta:document-statistic meta:table-count="0" meta:image-count="0" meta:object-count="0" meta:page-count="1" meta:paragraph-count="7" meta:word-count="98" meta:character-count="577" meta:non-whitespace-character-count="490"/>
  </office:meta>
</office:document-meta>
</file>